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phen aan den Rijn - verleende omgevingsvergunning: het bouwen van een dakopbouw op de garage en het plaatsen van nieuwe kozijnen aan de zijgevel, Barnsteenstraat 43 te Alphen aan den Rijn, V2023/79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arnsteenstraat 43 te Alphen aan den Rijn</text:p>
            <text:p text:style-name="common-al">2403 BW</text:p>
            <text:p text:style-name="common-al">V2023/793</text:p>
            <text:p text:style-name="common-al">het bouwen van een dakopbouw op de garage en het plaatsen van nieuwe kozijnen aan de zijgevel</text:p>
            <text:p text:style-name="common-al">Datum verleend: 6 februari 2024</text:p>
            <text:p text:style-name="common-al"/>
            <text:p text:style-name="tussenkopcur">Bezwaarclausule</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tussenkopcur">Voorlopige voorziening</text:p>
            <text:p text:style-name="common-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ussenkopcur"/>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63485</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485</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485</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phen aan den Rijn - verleende omgevingsvergunning: het bouwen van een dakopbouw op de garage en het plaatsen van nieuwe kozijnen aan de zijgevel, Barnsteenstraat 43 te Alphen aan den Rijn, V2023/793</meta:user-defined>
    <meta:user-defined meta:name="DCTERMS.W3CDTF/DCTERMS.available">2024-02-14</meta:user-defined>
    <meta:user-defined meta:name="DCTERMS.W3CDTF/OVERHEIDop.jaargang">2024</meta:user-defined>
    <meta:user-defined meta:name="OVERHEIDop.publicationIssue">63485</meta:user-defined>
    <meta:user-defined meta:name="OVERHEIDop.GmbID/DC.identifier">gmb-2024-63485</meta:user-defined>
    <meta:user-defined meta:name="OVERHEIDop.versieInformatie"/>
  </office:meta>
</office:document-meta>
</file>