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ZONNEPANELEN OP EEN MONUMENTAAL PAND, WEAZE 25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onnepanelen op een monumentaal pand op het perceel Weaze 25 te Aldeboarn  </text:p>
            <text:p text:style-name="common-al">(07 febr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3290</text:span><text:line-break/><text:date style:data-style-name="dag" text:fixed="true" text:date-value="2024-02-09"/><text:line-break/><text:date style:data-style-name="jaar" text:fixed="true" text:date-value="2024-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290</text:span><text:date style:data-style-name="nicedate" text:fixed="true" text:date-value="2024-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290</text:span><text:date style:data-style-name="nicedate" text:fixed="true" text:date-value="2024-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ZONNEPANELEN OP EEN MONUMENTAAL PAND, WEAZE 25 ALDEBOARN</meta:user-defined>
    <meta:user-defined meta:name="DCTERMS.W3CDTF/DCTERMS.available">2024-02-09</meta:user-defined>
    <meta:user-defined meta:name="DCTERMS.W3CDTF/OVERHEIDop.jaargang">2024</meta:user-defined>
    <meta:user-defined meta:name="OVERHEIDop.publicationIssue">63290</meta:user-defined>
    <meta:user-defined meta:name="OVERHEIDop.GmbID/DC.identifier">gmb-2024-63290</meta:user-defined>
    <meta:user-defined meta:name="OVERHEIDop.versieInformatie"/>
  </office:meta>
</office:document-meta>
</file>