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de aanbouw aan de achterkant van de woning, Staalstraat 4 te Utrecht,  HZ_WABO-23-410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alstraat 4 te Utrecht</text:p>
            <text:p text:style-name="common-al">HZ_WABO-23-41067</text:p>
            <text:p text:style-name="common-al">Toelichting: het bouwen van een dakterras op de aanbouw aan de achterkant van de woning</text:p>
            <text:p text:style-name="common-al">Datum besluit: 6 februari 2024</text:p>
            <text:p text:style-name="common-al">Startdatum bezwaartermijn: 7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3066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066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066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de aanbouw aan de achterkant van de woning, Staalstraat 4 te Utrecht,  HZ_WABO-23-41067</meta:user-defined>
    <meta:user-defined meta:name="DCTERMS.W3CDTF/DCTERMS.available">2024-02-09</meta:user-defined>
    <meta:user-defined meta:name="DCTERMS.W3CDTF/OVERHEIDop.jaargang">2024</meta:user-defined>
    <meta:user-defined meta:name="OVERHEIDop.externeBijlage">Publiceerbaar-A|exb-2024-6054</meta:user-defined>
    <meta:user-defined meta:name="OVERHEIDop.externeBijlage">Besluit omgevingsvergunning publiceerbaar|exb-2024-6055</meta:user-defined>
    <meta:user-defined meta:name="OVERHEIDop.publicationIssue">63066</meta:user-defined>
    <meta:user-defined meta:name="OVERHEIDop.GmbID/DC.identifier">gmb-2024-63066</meta:user-defined>
    <meta:user-defined meta:name="OVERHEIDop.versieInformatie"/>
  </office:meta>
</office:document-meta>
</file>