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972Lyceumweg11Dokkumif7f65493-54ba-4f7d-9214-4ae459794a8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Lutjebleek te Dokk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Lutjebleek te Dokkum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Dokkum, 31 januari 2024.</text:p>
            <text:p text:style-name="common-al">Namens burgemeester en wethouders van Noardeast-Fryslân, </text:p>
            <text:p text:style-name="common-al">H. Siegersma</text:p>
            <text:p text:style-name="last-al">Coördinator Romtelik belied en Plann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40mm" svg:height="58.4mm"><draw:image xlink:href="Pictures/LV-972Lyceumweg11Dokkumif7f65493-54ba-4f7d-9214-4ae459794a8f.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168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8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8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Lutjebleek Dokkum - Lyceumweg 11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laden elektrische voertuigen parkeerpterrein Lutjebleek Dokkum</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Lutjebleek te Dokkum</meta:user-defined>
    <meta:user-defined meta:name="DCTERMS.W3CDTF/DCTERMS.available">2024-02-14</meta:user-defined>
    <meta:user-defined meta:name="DCTERMS.W3CDTF/OVERHEIDop.jaargang">2024</meta:user-defined>
    <meta:user-defined meta:name="OVERHEIDop.publicationIssue">61685</meta:user-defined>
    <meta:user-defined meta:name="OVERHEIDop.GmbID/DC.identifier">gmb-2024-61685</meta:user-defined>
    <meta:user-defined meta:name="OVERHEIDop.versieInformatie"/>
  </office:meta>
</office:document-meta>
</file>