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ULCANUS 20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en het plaatsen van erfafscheidingen, vlaggenmasten en reclame op het perceel Vulcanus 20 te Heerenveen  (indieningsdatum 11-12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1602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602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602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NGING BESLISTERMIJN AANVRAAG OMGEVINGSVERGUNNING, VULCANUS 20 TE HEERENVEEN</meta:user-defined>
    <meta:user-defined meta:name="DCTERMS.W3CDTF/DCTERMS.available">2024-02-08</meta:user-defined>
    <meta:user-defined meta:name="DCTERMS.W3CDTF/OVERHEIDop.jaargang">2024</meta:user-defined>
    <meta:user-defined meta:name="OVERHEIDop.publicationIssue">61602</meta:user-defined>
    <meta:user-defined meta:name="OVERHEIDop.GmbID/DC.identifier">gmb-2024-61602</meta:user-defined>
    <meta:user-defined meta:name="OVERHEIDop.versieInformatie"/>
  </office:meta>
</office:document-meta>
</file>