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Lange Oosterstraat, Gasthuisstraat en Molenbuurt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Dokkum, Lange Oosterstraat, Gasthuisstraat en Molenbuurt, het herinrichten van de openbare ruimten (brief verlenging is verstuurd op 6 februari 2024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1369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369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369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612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Verlenging beslistermijn Lange Oosterstraat, Gasthuisstraat en Molenbuurt te Dokkum</meta:user-defined>
    <meta:user-defined meta:name="DCTERMS.W3CDTF/DCTERMS.available">2024-02-14</meta:user-defined>
    <meta:user-defined meta:name="DCTERMS.W3CDTF/OVERHEIDop.jaargang">2024</meta:user-defined>
    <meta:user-defined meta:name="OVERHEIDop.publicationIssue">61369</meta:user-defined>
    <meta:user-defined meta:name="OVERHEIDop.GmbID/DC.identifier">gmb-2024-61369</meta:user-defined>
    <meta:user-defined meta:name="OVERHEIDop.versieInformatie"/>
  </office:meta>
</office:document-meta>
</file>