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- De Twee Gebroeders 14, 1509 ZN Zaandam - het bouwen van een dakkapel op het achterdakvlak van een won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4028484 - het bouwen van een dakkapel op het achterdakvlak van een woning  op de locatie De Twee Gebroeders 14, 1509 ZN Zaandam</text:p>
            <text:p text:style-name="common-al">Aanvraag ontvangen: 02-02-2024</text:p>
            <text:p text:style-name="common-al">
            
          </text:p>
            <text:p text:style-name="common-al">Ontvangen aanvragen voor omgevingsvergunningen moeten wij op grond van de Wet algemene bepalingen omgevingsrecht (Wabo)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60558</text:span><text:line-break/><text:date style:data-style-name="dag" text:fixed="true" text:date-value="2024-02-08"/><text:line-break/><text:date style:data-style-name="jaar" text:fixed="true" text:date-value="2024-02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0558</text:span><text:date style:data-style-name="nicedate" text:fixed="true" text:date-value="2024-02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0558</text:span><text:date style:data-style-name="nicedate" text:fixed="true" text:date-value="2024-02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4028484</meta:user-defined>
    <dc:language>nl</dc:language>
    <meta:user-defined meta:name="OVERHEIDop.locatietype/OVERHEIDop.gebiedsmarkering">Punt</meta:user-defined>
    <meta:user-defined meta:name="DC.title">Aanvraag omgevingsvergunning - De Twee Gebroeders 14, 1509 ZN Zaandam - het bouwen van een dakkapel op het achterdakvlak van een woning</meta:user-defined>
    <meta:user-defined meta:name="DCTERMS.W3CDTF/DCTERMS.available">2024-02-08</meta:user-defined>
    <meta:user-defined meta:name="DCTERMS.W3CDTF/OVERHEIDop.jaargang">2024</meta:user-defined>
    <meta:user-defined meta:name="OVERHEIDop.publicationIssue">60558</meta:user-defined>
    <meta:user-defined meta:name="OVERHEIDop.GmbID/DC.identifier">gmb-2024-60558</meta:user-defined>
    <meta:user-defined meta:name="OVERHEIDop.versieInformatie"/>
  </office:meta>
</office:document-meta>
</file>