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4 microwoningen op Kruisboomweg 8 t/m 14 Luyksgestel</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omgevingsvergunning gegeven.</text:p>
            <text:p text:style-name="common-al">Zaaknummer: 17242121</text:p>
            <text:p text:style-name="common-al">Plaats/adres: Kruisboomweg 8 t/m 14 in Luyksgestel</text:p>
            <text:p text:style-name="common-al">Omschrijving: bouwen van 4 microwoningen</text:p>
            <text:p text:style-name="common-al">Activiteit(en): Bouw, Handelen in strijd met regels RO</text:p>
            <text:p text:style-name="common-al">Het besluit is verstuurd op 29-12-2023.</text:p>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stuurd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6046</text:span><text:line-break/><text:date style:data-style-name="dag" text:fixed="true" text:date-value="2024-01-03"/><text:line-break/><text:date style:data-style-name="jaar" text:fixed="true" text:date-value="2024-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046</text:span><text:date style:data-style-name="nicedate" text:fixed="true" text:date-value="2024-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046</text:span><text:date style:data-style-name="nicedate" text:fixed="true" text:date-value="2024-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7242121</meta:user-defined>
    <meta:user-defined meta:name="DCTERMS.abstract">bouwen van 4 microwoning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Toestemming voor het bouwen van 4 microwoningen op Kruisboomweg 8 t/m 14 Luyksgestel</meta:user-defined>
    <meta:user-defined meta:name="DCTERMS.W3CDTF/DCTERMS.available">2024-01-03</meta:user-defined>
    <meta:user-defined meta:name="DCTERMS.W3CDTF/OVERHEIDop.jaargang">2024</meta:user-defined>
    <meta:user-defined meta:name="OVERHEIDop.publicationIssue">6046</meta:user-defined>
    <meta:user-defined meta:name="OVERHEIDop.GmbID/DC.identifier">gmb-2024-6046</meta:user-defined>
    <meta:user-defined meta:name="OVERHEIDop.versieInformatie"/>
  </office:meta>
</office:document-meta>
</file>