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Marco Pololaan 126 te Utrecht,  HZ_WABO-23-405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 Pololaan 126 te Utrecht</text:p>
            <text:p text:style-name="common-al">HZ_WABO-23-40550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373</text:span><text:line-break/><text:date style:data-style-name="dag" text:fixed="true" text:date-value="2024-02-08"/><text:line-break/><text:date style:data-style-name="jaar" text:fixed="true" text:date-value="2024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37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0373</text:span><text:date style:data-style-name="nicedate" text:fixed="true" text:date-value="2024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Marco Pololaan 126 te Utrecht,  HZ_WABO-23-40550</meta:user-defined>
    <meta:user-defined meta:name="DCTERMS.W3CDTF/DCTERMS.available">2024-02-08</meta:user-defined>
    <meta:user-defined meta:name="DCTERMS.W3CDTF/OVERHEIDop.jaargang">2024</meta:user-defined>
    <meta:user-defined meta:name="OVERHEIDop.publicationIssue">60373</meta:user-defined>
    <meta:user-defined meta:name="OVERHEIDop.GmbID/DC.identifier">gmb-2024-60373</meta:user-defined>
    <meta:user-defined meta:name="OVERHEIDop.versieInformatie"/>
  </office:meta>
</office:document-meta>
</file>