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fhandeling beschikking het bouwen van een vrijstaand woonhuis en het aanleggen van een uitweg, Plekkenpolhof t.h.v. nr. 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ADSDEEL ZUID</text:p>
            <text:p text:style-name="last-al">
            <text:span text:style-name="nadrukvet">Plekkenpolhof t.h.v. nr. 1</text:span> (0153Z2023121800014): het bouwen van een vrijstaand woonhuis en het aanleggen van een uitweg (verleend 6 februari 2024)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60213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0213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0213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49/xml/MC-DRP-BeschikkingAfhandeling-3Pas-ZM.xml</meta:user-defined>
    <meta:user-defined meta:name="OVERHEID.Gemeente/DC.creator">Enschede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0153Z2023121800014</meta:user-defined>
    <dc:language>nl</dc:language>
    <meta:user-defined meta:name="OVERHEIDop.locatietype/OVERHEIDop.gebiedsmarkering">Vlak</meta:user-defined>
    <meta:user-defined meta:name="DC.title">Afhandeling beschikking het bouwen van een vrijstaand woonhuis en het aanleggen van een uitweg, Plekkenpolhof t.h.v. nr. 1</meta:user-defined>
    <meta:user-defined meta:name="DCTERMS.W3CDTF/DCTERMS.available">2024-02-14</meta:user-defined>
    <meta:user-defined meta:name="DCTERMS.W3CDTF/OVERHEIDop.jaargang">2024</meta:user-defined>
    <meta:user-defined meta:name="OVERHEIDop.publicationIssue">60213</meta:user-defined>
    <meta:user-defined meta:name="OVERHEIDop.GmbID/DC.identifier">gmb-2024-60213</meta:user-defined>
    <meta:user-defined meta:name="OVERHEIDop.versieInformatie"/>
  </office:meta>
</office:document-meta>
</file>