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activiteit bouwen, Kranenpool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vergunning ontvangen. De vergunning is aangevraagd voor de activiteit bouwen, het betreft het bouwen van een bedrijfsverzamelgebouw, aan de Kranenpool te Brunssum.</text:p>
            <text:p text:style-name="common-al">Dossiernummer: 202382638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12-2024. De gemeente neemt daarover waarschijnlijk 13-2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bellen met het Klant Contact Centrum van de gemeente. Dit kan via het telefoonnummer 045 – 5278555.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60195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19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19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82638</meta:user-defined>
    <dc:language>nl</dc:language>
    <meta:user-defined meta:name="OVERHEIDop.locatietype/OVERHEIDop.gebiedsmarkering">Adres</meta:user-defined>
    <meta:user-defined meta:name="DC.title">Aanvraag vergunning voor de activiteit bouwen, Kranenpool, Brunss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0195</meta:user-defined>
    <meta:user-defined meta:name="OVERHEIDop.GmbID/DC.identifier">gmb-2024-60195</meta:user-defined>
    <meta:user-defined meta:name="OVERHEIDop.versieInformatie"/>
  </office:meta>
</office:document-meta>
</file>