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houden van het evenement ‘Boete toet sloete’ op 12 februari 2024 van 16.11 uur tot 21.11 uur aan Rijksweg Noord 34 te Sint Joost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 / Rijksweg Noord 34, 6111 AP te Sint Joost / Echt-Susteren / verzonden 31 januari 2024 / het houden van het evenement ‘Boete toet sloete’ op 12 februari 2024 van 16.11 uur tot 21.11 uur.</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8 februari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60041</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041</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041</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6/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houden van het evenement ‘Boete toet sloete’ op 12 februari 2024 van 16.11 uur tot 21.11 uur aan Rijksweg Noord 34 te Sint Joost</meta:user-defined>
    <meta:user-defined meta:name="DCTERMS.W3CDTF/DCTERMS.available">2024-02-08</meta:user-defined>
    <meta:user-defined meta:name="DCTERMS.W3CDTF/OVERHEIDop.jaargang">2024</meta:user-defined>
    <meta:user-defined meta:name="OVERHEIDop.publicationIssue">60041</meta:user-defined>
    <meta:user-defined meta:name="OVERHEIDop.GmbID/DC.identifier">gmb-2024-60041</meta:user-defined>
    <meta:user-defined meta:name="OVERHEIDop.versieInformatie"/>
  </office:meta>
</office:document-meta>
</file>