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aanleggen van een kunst-dassenburcht aan Kadastraal sectie AC perceelnummer 1009 te Echt-Su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Kadastraal sectie AC perceelnummer 1009 / Echt-Susteren / verzonden 30 januari 2024 / het aanleggen van een kunst-dassenburch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8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0037</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037</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037</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Toestemming voor het aanleggen van een kunst-dassenburcht aan Kadastraal sectie AC perceelnummer 1009 te Echt-Susteren</meta:user-defined>
    <meta:user-defined meta:name="DCTERMS.W3CDTF/DCTERMS.available">2024-02-08</meta:user-defined>
    <meta:user-defined meta:name="DCTERMS.W3CDTF/OVERHEIDop.jaargang">2024</meta:user-defined>
    <meta:user-defined meta:name="OVERHEIDop.publicationIssue">60037</meta:user-defined>
    <meta:user-defined meta:name="OVERHEIDop.GmbID/DC.identifier">gmb-2024-60037</meta:user-defined>
    <meta:user-defined meta:name="OVERHEIDop.versieInformatie"/>
  </office:meta>
</office:document-meta>
</file>