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Bouwen aan buurten van de toekomst (Ontwikkelstrategie 2035)</text:p>
      <text:section text:name="zakelijke-mededeling_id1-3-2" text:style-name="zakelijke-mededeling">
        <text:section text:name="zakelijke-mededeling-tekst_id1-3-2-1" text:style-name="zakelijke-mededeling-tekst">
          <text:section text:name="tekst_id1-3-2-1-1" text:style-name="tekst">
            <text:p text:style-name="common-al">Van 8 februari 2024 tot en met 20 maart 2024 is er inspraak voor alle Amsterdammers en andere belanghebbenden op de conceptversie van “Amsterdam: Bouwen aan buurten van de toekomst”, Ontwikkelstrategie 2035.</text:p>
            <text:p text:style-name="common-al">In deze strategie wijst de gemeente Amsterdam nieuwe locaties in de stad aan om na 2030 woningen te kunnen bouwen. Daarbij wil de gemeente ook inzetten op stadsontwikkeling en het verbeteren van buurten. </text:p>
            <text:p text:style-name="common-al">Het concept heeft twee bijlagen: een aanvulling op de Omgevingseffectrapportage, waarin de effecten op het milieu en de omgeving in kaart zijn gebracht, en een toelichting op de verwerking van de opbrengsten van het participatietraject dat in 2023 is doorlopen.</text:p>
            <text:p text:style-name="common-al">
            <text:span text:style-name="nadrukvet">Meer informatie</text:span>
          </text:p>
            <text:p text:style-name="common-al">Voor meer informatie over het plan, hoe de conceptversie tot stand is gekomen en alle stukken kijkt u op: <text:a xlink:href="http://www.amsterdam.nl/ontwikkelstrategie" xlink:type="simple"><text:span text:style-name="nadrukondlijn">www.amsterdam.nl/ontwikkelstrategie</text:span></text:a>. De conceptversie op papier is in te zien bij alle stadsloketten. Voor adressen en openingstijden kijkt u op <text:a xlink:href="https://www.amsterdam.nl/contact/" xlink:type="simple"><text:span text:style-name="nadrukondlijn">https://www.amsterdam.nl/contact</text:span></text:a> </text:p>
            <text:p text:style-name="common-al">
            <text:span text:style-name="nadrukvet">Inspraakbijeenkomst</text:span>
          </text:p>
            <text:p text:style-name="common-al">Op donderdagavond 15 februari 2024 is er een inspraakbijeenkomst. Meer informatie hierover vindt u op <text:a xlink:href="http://www.amsterdam.nl/ontwikkelstrategie" xlink:type="simple"><text:span text:style-name="nadrukondlijn">www.amsterdam.nl/ontwikkelstrategie</text:span></text:a></text:p>
            <text:p text:style-name="common-al">
            <text:span text:style-name="nadrukvet">Inspraakreactie</text:span>
          </text:p>
            <text:p text:style-name="common-al">Reageren kan van 8 februari 2024 tot en met 20 maart 2024. U kunt reageren door middel van een webformulier, per post of mondeling tijdens de inspraakbijeenkomst op 15 februari.</text:p>
            <text:p text:style-name="common-al">Het webformulier is te vinden op <text:a xlink:href="http://www.amsterdam.nl/ontwikkelstrategie" xlink:type="simple"><text:span text:style-name="nadrukondlijn">www.amsterdam.nl/ontwikkelstrategie</text:span></text:a>.</text:p>
            <text:p text:style-name="common-al">Per post kunt u uw inspraakreactie sturen naar:</text:p>
            <text:p text:style-name="common-al">Gemeente Amsterdam </text:p>
            <text:p text:style-name="common-al">Ruimte &amp; Duurzaamheid, afdeling Strategie </text:p>
            <text:p text:style-name="common-al">o.v.v. Inspraakreactie Ontwikkelstrategie 2035 </text:p>
            <text:p text:style-name="common-al">Postbus 2758 </text:p>
            <text:p text:style-name="common-al">1000 CT Amsterdam</text:p>
            <text:p text:style-name="common-al">
            <text:span text:style-name="nadrukvet">Wat gebeurt er met uw inspraakreactie?</text:span>
          </text:p>
            <text:p text:style-name="common-al">Alle reacties worden opgenomen in een Nota van Beantwoording. Als de conceptversie gewijzigd wordt vanwege de inspraakreactie, dan staat dat erbij. Het college van burgemeester en wethouders stuurt de definitieve versie naar de gemeenteraad om vast te stel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59890</text:span><text:line-break/><text:date style:data-style-name="dag" text:fixed="true" text:date-value="2024-02-07"/><text:line-break/><text:date style:data-style-name="jaar" text:fixed="true" text:date-value="2024-0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9890</text:span><text:date style:data-style-name="nicedate" text:fixed="true" text:date-value="2024-0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9890</text:span><text:date style:data-style-name="nicedate" text:fixed="true" text:date-value="2024-0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15/xml/MC-DRP-Participatie-Web-ZM.xml</meta:user-defined>
    <meta:user-defined meta:name="OVERHEID.Gemeente/DC.creator">Amsterdam</meta:user-defined>
    <meta:user-defined meta:name="OVERHEID.Informatietype/DC.type">officiële publicatie</meta:user-defined>
    <meta:user-defined meta:name="OVERHEIDop.Rubriek/DC.type">participatie</meta:user-defined>
    <meta:user-defined meta:name="OVERHEID.Gemeente/OVERHEID.authority">Amsterdam</meta:user-defined>
    <meta:user-defined meta:name="OVERHEID.Gemeente/DCTERMS.publisher">Amsterdam</meta:user-defined>
    <meta:user-defined meta:name="OVERHEID.TaxonomieBeleidsagendaDecentraal/OVERHEID.category">Ruimte en infrastructuur | Organisatie en beleid</meta:user-defined>
    <dc:language>nl</dc:language>
    <meta:user-defined meta:name="OVERHEIDop.locatietype/OVERHEIDop.gebiedsmarkering">Woonplaats</meta:user-defined>
    <meta:user-defined meta:name="DC.title">Bouwen aan buurten van de toekomst (Ontwikkelstrategie 2035)</meta:user-defined>
    <meta:user-defined meta:name="OVERHEIDop.datumEindeReactietermijn">2024-03-20</meta:user-defined>
    <meta:user-defined meta:name="OVERHEIDop.terinzageleggingBG">https://www.amsterdam.nl/ontwikkelstrategie</meta:user-defined>
    <meta:user-defined meta:name="DCTERMS.W3CDTF/DCTERMS.available">2024-02-07</meta:user-defined>
    <meta:user-defined meta:name="DCTERMS.W3CDTF/OVERHEIDop.jaargang">2024</meta:user-defined>
    <meta:user-defined meta:name="OVERHEIDop.publicationIssue">59890</meta:user-defined>
    <meta:user-defined meta:name="OVERHEIDop.GmbID/DC.identifier">gmb-2024-59890</meta:user-defined>
    <meta:user-defined meta:name="OVERHEIDop.versieInformatie"/>
  </office:meta>
</office:document-meta>
</file>