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aanpassen van een watergang en het bouwen van een verkeersbrug K1 de Vier Kwadranten - 2X9b (Noorderplassen West-Zuid), de Vier Kwadranten; kruising tussen Michelinpad en het Gerrie Knetemannp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3543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0 december 2023</text:p>
            <text:p text:style-name="common-al">
            <text:span text:style-name="nadrukvet">Omschrijving:</text:span> het aanpassen van een watergang en het bouwen van een verkeersbrug K1 de Vier Kwadranten</text:p>
            <text:p text:style-name="last-al">
            <text:span text:style-name="nadrukvet">Locatie:</text:span> 2X9b (Noorderplassen West-Zuid), de Vier Kwadranten; kruising tussen Michelinpad en het Gerrie Knetemannpad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58122</text:span><text:line-break/><text:date style:data-style-name="dag" text:fixed="true" text:date-value="2024-02-07"/><text:line-break/><text:date style:data-style-name="jaar" text:fixed="true" text:date-value="2024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8122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8122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5437</meta:user-defined>
    <meta:user-defined meta:name="DCTERMS.abstract">Gemeente Almere - verlenging beslistermijn aanvraag omgevingsvergunning - het aanpassen van een watergang en het bouwen van een verkeersbrug K1 de Vier Kwadranten - 2X9b (Noorderplassen West-Zuid), de Vier Kwadranten; kruising tussen Michelinpad en het Gerrie Knetemannpad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aanpassen van een watergang en het bouwen van een verkeersbrug K1 de Vier Kwadranten - 2X9b (Noorderplassen West-Zuid), de Vier Kwadranten; kruising tussen Michelinpad en het Gerrie Knetemannpad</meta:user-defined>
    <meta:user-defined meta:name="DCTERMS.W3CDTF/DCTERMS.available">2024-02-07</meta:user-defined>
    <meta:user-defined meta:name="DCTERMS.W3CDTF/OVERHEIDop.jaargang">2024</meta:user-defined>
    <meta:user-defined meta:name="OVERHEIDop.publicationIssue">58122</meta:user-defined>
    <meta:user-defined meta:name="OVERHEIDop.GmbID/DC.identifier">gmb-2024-58122</meta:user-defined>
    <meta:user-defined meta:name="OVERHEIDop.versieInformatie"/>
  </office:meta>
</office:document-meta>
</file>