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2 februari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volgende bezwaarschriften worden behandeld: </text:p>
            <text:p text:style-name="al"/>
            <text:p text:style-name="al">19.30 uur: het bezwaarschrift over de afwijzing van de aanvraag om een tijdelijke ligplaatsvergunning aan de Wetterwille te Heerenveen</text:p>
            <text:p text:style-name="al"/>
            <text:p text:style-name="al">20.00 uur: het bezwaarschrift over het verlenen van een omgevingsvergunning voor het bouwen van een transformatorstation op het perceel Nije Boarnsterdyk 2 A te Akkrum</text:p>
            <text:p text:style-name="al"/>
            <text:p text:style-name="al">20.30 uur: het bezwaarschrift over het verlenen van een omgevingsvergunning voor het plaatsen van zeecontainers voor trainingsdoeleinden op de locatie Duitslanddreef 29 te Heerenveen</text:p>
            <text:p text:style-name="al"/>
            <text:p text:style-name="al"/>
            <text:p text:style-name="al">U kunt als toehoorder bij deze hoorzittingen aanwezig zijn door u te melden via bezwaar@heerenveen.nl. De datum en de tijden zijn onder voorbehoud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593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593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593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5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12 februari 2024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2 februari 2024</meta:user-defined>
    <meta:user-defined meta:name="DCTERMS.W3CDTF/DCTERMS.available">2024-02-06</meta:user-defined>
    <meta:user-defined meta:name="DCTERMS.W3CDTF/OVERHEIDop.jaargang">2024</meta:user-defined>
    <meta:user-defined meta:name="OVERHEIDop.publicationIssue">57593</meta:user-defined>
    <meta:user-defined meta:name="OVERHEIDop.GmbID/DC.identifier">gmb-2024-57593</meta:user-defined>
    <meta:user-defined meta:name="OVERHEIDop.versieInformatie"/>
  </office:meta>
</office:document-meta>
</file>