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Joos Banckersplantsoen 10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Joos Banckersplantsoen 109 1056LD AmsterdamJoos Banckersplantsoen 109</text:p>
            <text:p text:style-name="common-al">Looptijd :08-02-2024 t/m 29-02-2024</text:p>
            <text:p text:style-name="common-al">Verzonden naar aanvrager op: 02-02-2024</text:p>
            <text:p text:style-name="common-al">Kenmerk gemeente: Z/24/228212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4/2282129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57499</text:span><text:line-break/><text:date style:data-style-name="dag" text:fixed="true" text:date-value="2024-02-06"/><text:line-break/><text:date style:data-style-name="jaar" text:fixed="true" text:date-value="2024-02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7499</text:span><text:date style:data-style-name="nicedate" text:fixed="true" text:date-value="2024-02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7499</text:span><text:date style:data-style-name="nicedate" text:fixed="true" text:date-value="2024-02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56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4/2282129</meta:user-defined>
    <meta:user-defined meta:name="DCTERMS.abstract">Object, Joos Banckersplantsoen 109 1056LD, 1-2-2024, Joos Banckersplantsoen 109</meta:user-defined>
    <dc:language>nl</dc:language>
    <meta:user-defined meta:name="OVERHEIDop.locatietype/OVERHEIDop.gebiedsmarkering">Punt</meta:user-defined>
    <meta:user-defined meta:name="DC.title">Besluit apv vergunning Verleend - Joos Banckersplantsoen 109</meta:user-defined>
    <meta:user-defined meta:name="DCTERMS.W3CDTF/DCTERMS.available">2024-02-06</meta:user-defined>
    <meta:user-defined meta:name="DCTERMS.W3CDTF/OVERHEIDop.jaargang">2024</meta:user-defined>
    <meta:user-defined meta:name="OVERHEIDop.publicationIssue">57499</meta:user-defined>
    <meta:user-defined meta:name="OVERHEIDop.GmbID/DC.identifier">gmb-2024-57499</meta:user-defined>
    <meta:user-defined meta:name="OVERHEIDop.versieInformatie"/>
  </office:meta>
</office:document-meta>
</file>