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tussen Lindenhoevestraat en Meerluchtlaan (Bajeskwartier brug I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tussen Lindenhoevestraat en Meerluchtlaan (Bajeskwartier brug I)</text:p>
            <text:p text:style-name="common-al">Omschrijving: realisatie van een fiets- voetgangersbrug (nr. 2213)</text:p>
            <text:p text:style-name="common-al">Besluit: Verleend</text:p>
            <text:p text:style-name="common-al">Verzonden naar aanvrager op: 02-02-2024</text:p>
            <text:p text:style-name="common-al">Zaaknummer: Z2023-O005440</text:p>
            <text:p text:style-name="common-al">OLO nummer: 8224161</text:p>
            <text:p text:style-name="common-al">Het besluit en bijbehorende stukken kunt u per e-mail ontvangen. Stuur een verzoek naar <text:a xlink:href="mailto:stadsloket.oost.vergunningen.dvl@amsterdam.nl?Subject=Dossiernummer Z2023-O005440" xlink:type="simple">stadsloket.oost.vergunningen.dvl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224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224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7224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O005440</meta:user-defined>
    <meta:user-defined meta:name="DCTERMS.abstract">realisatie van een fiets- voetgangersbrug (nr. 2213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tussen Lindenhoevestraat en Meerluchtlaan (Bajeskwartier brug I)</meta:user-defined>
    <meta:user-defined meta:name="DCTERMS.W3CDTF/DCTERMS.available">2024-02-06</meta:user-defined>
    <meta:user-defined meta:name="DCTERMS.W3CDTF/OVERHEIDop.jaargang">2024</meta:user-defined>
    <meta:user-defined meta:name="OVERHEIDop.publicationIssue">57224</meta:user-defined>
    <meta:user-defined meta:name="OVERHEIDop.GmbID/DC.identifier">gmb-2024-57224</meta:user-defined>
    <meta:user-defined meta:name="OVERHEIDop.versieInformatie"/>
  </office:meta>
</office:document-meta>
</file>