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Diergaarderstraat West sectie X nr 430 te Maria Hoop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Diergaarderstraat West, sectie X nr 430, 6105 – te Maria Hoop / Echt-Susteren / ingekomen 28 dec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</text:span>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667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6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6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woonhuis aan Diergaarderstraat West sectie X nr 430 te Maria Hoop</meta:user-defined>
    <meta:user-defined meta:name="DCTERMS.W3CDTF/DCTERMS.available">2024-01-04</meta:user-defined>
    <meta:user-defined meta:name="DCTERMS.W3CDTF/OVERHEIDop.jaargang">2024</meta:user-defined>
    <meta:user-defined meta:name="OVERHEIDop.publicationIssue">5667</meta:user-defined>
    <meta:user-defined meta:name="OVERHEIDop.GmbID/DC.identifier">gmb-2024-5667</meta:user-defined>
    <meta:user-defined meta:name="OVERHEIDop.versieInformatie"/>
  </office:meta>
</office:document-meta>
</file>