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aanvraag omgevingsvergunning, bouw bedrijfsverzamelgebouw met daarin 6 bedrijfsunits en inrichten van terrein, op perceel Punterweg 3, 3A t/n 3E en 7, 7B t/m 7D Zwolle [Zaaknummer 0193ESUITE2511292023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wolle maken het volgende bekend:</text:p>
            <text:p text:style-name="common-al">Verlenging beslistermijn aanvraag omgevingsvergunning</text:p>
            <text:p text:style-name="common-al">
            <text:span text:style-name="nadrukvet">Kenmerk:</text:span> 0193ESUITE2511292023</text:p>
            <text:p text:style-name="common-al">
            <text:span text:style-name="nadrukvet">Verzenddatum besluit:</text:span> 02-02-2024</text:p>
            <text:p text:style-name="common-al">
            <text:span text:style-name="nadrukvet">Locatie:</text:span> op het perceel Punterweg 3, 3A t/n 3E en 7, 7B t/m 7D Zwolle</text:p>
            <text:p text:style-name="common-al">
            <text:span text:style-name="nadrukvet">Projectomschrijving:</text:span> het bouwen van een bedrijfsverzamelgebouw met daarin 6 bedrijfsunits en het inrichten van het terrein</text:p>
            <text:p text:style-name="last-al">De beslistermijn is verlengd met een termijn van maximaal zes we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56428</text:span><text:line-break/><text:date style:data-style-name="dag" text:fixed="true" text:date-value="2024-02-06"/><text:line-break/><text:date style:data-style-name="jaar" text:fixed="true" text:date-value="2024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6428</text:span><text:date style:data-style-name="nicedate" text:fixed="true" text:date-value="2024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6428</text:span><text:date style:data-style-name="nicedate" text:fixed="true" text:date-value="2024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93ESUITE2511292023</meta:user-defined>
    <meta:user-defined meta:name="DCTERMS.abstract">het bouwen van een bedrijfsverzamelgebouw met daarin 6 bedrijfsunits en het inrichten van het terrei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Verlenging beslistermijn aanvraag omgevingsvergunning, bouw bedrijfsverzamelgebouw met daarin 6 bedrijfsunits en inrichten van terrein, op perceel Punterweg 3, 3A t/n 3E en 7, 7B t/m 7D Zwolle [Zaaknummer 0193ESUITE2511292023]</meta:user-defined>
    <meta:user-defined meta:name="DCTERMS.W3CDTF/DCTERMS.available">2024-02-06</meta:user-defined>
    <meta:user-defined meta:name="DCTERMS.W3CDTF/OVERHEIDop.jaargang">2024</meta:user-defined>
    <meta:user-defined meta:name="OVERHEIDop.publicationIssue">56428</meta:user-defined>
    <meta:user-defined meta:name="OVERHEIDop.GmbID/DC.identifier">gmb-2024-56428</meta:user-defined>
    <meta:user-defined meta:name="OVERHEIDop.versieInformatie"/>
  </office:meta>
</office:document-meta>
</file>