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2-02-2024 hebben wij een reguliere omgevingsvergunning verleend voor het bouwen van een woning op het adres Bolscher ong. Hengevelde. Deze vergunning staat ingeschreven onder zaaknummer 000061435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56383</text:span><text:line-break/><text:date style:data-style-name="dag" text:fixed="true" text:date-value="2024-02-06"/><text:line-break/><text:date style:data-style-name="jaar" text:fixed="true" text:date-value="2024-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383</text:span><text:date style:data-style-name="nicedate" text:fixed="true" text:date-value="2024-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383</text:span><text:date style:data-style-name="nicedate" text:fixed="true" text:date-value="2024-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614359</meta:user-defined>
    <meta:user-defined meta:name="DCTERMS.abstract">het bouwen van een woning </meta:user-defined>
    <dc:language>nl</dc:language>
    <meta:user-defined meta:name="OVERHEIDop.locatietype/OVERHEIDop.gebiedsmarkering">Punt</meta:user-defined>
    <meta:user-defined meta:name="DC.title">Op 02-02-2024 hebben wij een reguliere omgevingsvergunning verleend voor het bouwen van een woning op het adres Bolscher ong. Hengevelde. Deze vergunning staat ingeschreven onder zaaknummer 0000614359.</meta:user-defined>
    <meta:user-defined meta:name="DCTERMS.W3CDTF/DCTERMS.available">2024-02-06</meta:user-defined>
    <meta:user-defined meta:name="DCTERMS.W3CDTF/OVERHEIDop.jaargang">2024</meta:user-defined>
    <meta:user-defined meta:name="OVERHEIDop.publicationIssue">56383</meta:user-defined>
    <meta:user-defined meta:name="OVERHEIDop.GmbID/DC.identifier">gmb-2024-56383</meta:user-defined>
    <meta:user-defined meta:name="OVERHEIDop.versieInformatie"/>
  </office:meta>
</office:document-meta>
</file>