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30 appartementen, 7 grondgebonden woningen en 3 transformatiepanden aan Bovenste straat 44 te Ech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Bovenste straat 44, 6101 EL te Echt / Echt-Susteren / ingekomen 22 december 2023 / het realiseren van 30 appartementen, 7 grondgebonden woningen en 3 transformatiepanden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628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28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28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realiseren van 30 appartementen, 7 grondgebonden woningen en 3 transformatiepanden aan Bovenste straat 44 te Echt</meta:user-defined>
    <meta:user-defined meta:name="DCTERMS.W3CDTF/DCTERMS.available">2024-01-04</meta:user-defined>
    <meta:user-defined meta:name="DCTERMS.W3CDTF/OVERHEIDop.jaargang">2024</meta:user-defined>
    <meta:user-defined meta:name="OVERHEIDop.publicationIssue">5628</meta:user-defined>
    <meta:user-defined meta:name="OVERHEIDop.GmbID/DC.identifier">gmb-2024-5628</meta:user-defined>
    <meta:user-defined meta:name="OVERHEIDop.versieInformatie"/>
  </office:meta>
</office:document-meta>
</file>