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elrestraat 50, Amsterdam - het bouwen van een entreso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entresol op de begane grond van het appartementencomplex de Crossover. </text:p>
            <text:p text:style-name="common-al">Datum besluit: 31januari 2024 </text:p>
            <text:p text:style-name="common-al">Aanvrager: FB Assets Holding B.V. </text:p>
            <text:p text:style-name="common-al">Zaaknummer: 12296212 </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621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133</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133</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133</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gunning verleend - Gelrestraat 50, Amsterdam - het bouwen van een entresol</meta:user-defined>
    <meta:user-defined meta:name="DCTERMS.W3CDTF/DCTERMS.available">2024-02-06</meta:user-defined>
    <meta:user-defined meta:name="DCTERMS.W3CDTF/OVERHEIDop.jaargang">2024</meta:user-defined>
    <meta:user-defined meta:name="OVERHEIDop.publicationIssue">56133</meta:user-defined>
    <meta:user-defined meta:name="OVERHEIDop.GmbID/DC.identifier">gmb-2024-56133</meta:user-defined>
    <meta:user-defined meta:name="OVERHEIDop.versieInformatie"/>
  </office:meta>
</office:document-meta>
</file>