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bouwen van 81 tijdelijke flexwoningen, op 31 januari 202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anuari 2024 is een aanvraag omgevingsvergunning ontvangen voor het bouwen van 81 tijdelijke flexwoningen aan de Ruimtebaan te Zoetermeer. De aanvraag is geregistreerd onder zaaknummer 2024-016835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Wet algemene bepalingen omgevingsrech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55637</text:span><text:line-break/><text:date style:data-style-name="dag" text:fixed="true" text:date-value="2024-02-05"/><text:line-break/><text:date style:data-style-name="jaar" text:fixed="true" text:date-value="2024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5637</text:span><text:date style:data-style-name="nicedate" text:fixed="true" text:date-value="2024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5637</text:span><text:date style:data-style-name="nicedate" text:fixed="true" text:date-value="2024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4-016835</meta:user-defined>
    <meta:user-defined meta:name="DCTERMS.abstract">het bouwen van 81 flexw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voor het bouwen van 81 tijdelijke flexwoningen, op 31 januari 2024.</meta:user-defined>
    <meta:user-defined meta:name="DCTERMS.W3CDTF/DCTERMS.available">2024-02-05</meta:user-defined>
    <meta:user-defined meta:name="DCTERMS.W3CDTF/OVERHEIDop.jaargang">2024</meta:user-defined>
    <meta:user-defined meta:name="OVERHEIDop.publicationIssue">55637</meta:user-defined>
    <meta:user-defined meta:name="OVERHEIDop.GmbID/DC.identifier">gmb-2024-55637</meta:user-defined>
    <meta:user-defined meta:name="OVERHEIDop.versieInformatie"/>
  </office:meta>
</office:document-meta>
</file>