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209 woningen, plandeel project Nieuw Buurland , Nieuw Buurland, plandeel 2,  in Utrecht, GU-Z2024-000068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Nieuw Buurland, plandeel 2,  in Utrecht</text:p>
            <text:p text:style-name="common-al">GU-Z2024-0000687</text:p>
            <text:p text:style-name="common-al">Toelichting: het bouwen van 209 woningen, plandeel project Nieuw Buurland 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4 februari 2025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49000</text:span><text:line-break/><text:date style:data-style-name="dag" text:fixed="true" text:date-value="2024-12-31"/><text:line-break/><text:date style:data-style-name="jaar" text:fixed="true" text:date-value="2024-12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49000</text:span><text:date style:data-style-name="nicedate" text:fixed="true" text:date-value="2024-12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49000</text:span><text:date style:data-style-name="nicedate" text:fixed="true" text:date-value="2024-12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GU-Z2024-0000687</meta:user-defined>
    <meta:user-defined meta:name="DCTERMS.abstract">Toelichting: het bouwen van 209 woningen, plandeel project Nieuw Buurland </meta:user-defined>
    <dc:language>nl</dc:language>
    <meta:user-defined meta:name="OVERHEIDop.locatietype/OVERHEIDop.gebiedsmarkering">Punt</meta:user-defined>
    <meta:user-defined meta:name="DC.title">Verleende Omgevingsvergunning, het bouwen van 209 woningen, plandeel project Nieuw Buurland , Nieuw Buurland, plandeel 2,  in Utrecht, GU-Z2024-0000687</meta:user-defined>
    <meta:user-defined meta:name="OVERHEIDop.datumEindeReactietermijn">2025-02-04</meta:user-defined>
    <meta:user-defined meta:name="OVERHEIDop.terinzageleggingBG">https://jeleefomgeving.nl/inzien/002220647/a20d353c-c1f3-11ef-a33e-0050560122a3</meta:user-defined>
    <meta:user-defined meta:name="DCTERMS.W3CDTF/DCTERMS.available">2024-12-31</meta:user-defined>
    <meta:user-defined meta:name="DCTERMS.W3CDTF/OVERHEIDop.jaargang">2024</meta:user-defined>
    <meta:user-defined meta:name="OVERHEIDop.publicationIssue">549000</meta:user-defined>
    <meta:user-defined meta:name="OVERHEIDop.GmbID/DC.identifier">gmb-2024-549000</meta:user-defined>
    <meta:user-defined meta:name="OVERHEIDop.versieInformatie"/>
  </office:meta>
</office:document-meta>
</file>