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bovenwoning in 3 wooneenheden (kamerverhuur), Lindegracht 1, 8441 GJ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bovenwoning in 3 wooneenheden (kamerverhuur) op het perceel Lindegracht 1, 8441 GJ Heerenveen (17-12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48855</text:span><text:line-break/><text:date style:data-style-name="dag" text:fixed="true" text:date-value="2024-12-30"/><text:line-break/><text:date style:data-style-name="jaar" text:fixed="true" text:date-value="2024-12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8855</text:span><text:date style:data-style-name="nicedate" text:fixed="true" text:date-value="2024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8855</text:span><text:date style:data-style-name="nicedate" text:fixed="true" text:date-value="2024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63771</meta:user-defined>
    <dc:language>nl</dc:language>
    <meta:user-defined meta:name="OVERHEIDop.locatietype/OVERHEIDop.gebiedsmarkering">Punt</meta:user-defined>
    <meta:user-defined meta:name="DC.title">AANVRAAG OMGEVINGSVERGUNNING, veranderen van een bovenwoning in 3 wooneenheden (kamerverhuur), Lindegracht 1, 8441 GJ Heerenveen</meta:user-defined>
    <meta:user-defined meta:name="DCTERMS.W3CDTF/DCTERMS.available">2024-12-30</meta:user-defined>
    <meta:user-defined meta:name="DCTERMS.W3CDTF/OVERHEIDop.jaargang">2024</meta:user-defined>
    <meta:user-defined meta:name="OVERHEIDop.publicationIssue">548855</meta:user-defined>
    <meta:user-defined meta:name="OVERHEIDop.GmbID/DC.identifier">gmb-2024-548855</meta:user-defined>
    <meta:user-defined meta:name="OVERHEIDop.versieInformatie"/>
  </office:meta>
</office:document-meta>
</file>