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BOUWEN VAN 32 WONINGEN MET BERGINGEN, MARTEN VAN DER WALWEG 1 TOT EN MET 16 HEERENVEEN, FROUKJE WARTENAWEG 1 TOT EN MET 16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32 woningen met bergingen te Marten van der Walweg 1 tot en met 16 Heerenveen, Froukje Wartenaweg 1 tot en met 16 Heerenveen (24-12-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48787</text:span><text:line-break/><text:date style:data-style-name="dag" text:fixed="true" text:date-value="2024-12-30"/><text:line-break/><text:date style:data-style-name="jaar" text:fixed="true" text:date-value="2024-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8787</text:span><text:date style:data-style-name="nicedate" text:fixed="true" text:date-value="2024-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8787</text:span><text:date style:data-style-name="nicedate" text:fixed="true" text:date-value="2024-12-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50981</meta:user-defined>
    <dc:language>nl</dc:language>
    <meta:user-defined meta:name="OVERHEIDop.locatietype/OVERHEIDop.gebiedsmarkering">Vlak</meta:user-defined>
    <meta:user-defined meta:name="OVERHEIDop.locatietype/OVERHEIDop.gebiedsmarkering">Vlak</meta:user-defined>
    <meta:user-defined meta:name="DC.title">VERLENING OMGEVINGSVERGUNNING, BOUWEN VAN 32 WONINGEN MET BERGINGEN, MARTEN VAN DER WALWEG 1 TOT EN MET 16 HEERENVEEN, FROUKJE WARTENAWEG 1 TOT EN MET 16 HEERENVEEN</meta:user-defined>
    <meta:user-defined meta:name="DCTERMS.W3CDTF/DCTERMS.available">2024-12-30</meta:user-defined>
    <meta:user-defined meta:name="DCTERMS.W3CDTF/OVERHEIDop.jaargang">2024</meta:user-defined>
    <meta:user-defined meta:name="OVERHEIDop.publicationIssue">548787</meta:user-defined>
    <meta:user-defined meta:name="OVERHEIDop.GmbID/DC.identifier">gmb-2024-548787</meta:user-defined>
    <meta:user-defined meta:name="OVERHEIDop.versieInformatie"/>
  </office:meta>
</office:document-meta>
</file>