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rijkt Accommodatiebeleid 2025-2023 en Nota Vergoedingsregeling Gemeente Meerssen </text:p>
      <text:section text:name="zakelijke-mededeling_id1-3-2" text:style-name="zakelijke-mededeling">
        <text:section text:name="zakelijke-mededeling-tekst_id1-3-2-1" text:style-name="zakelijke-mededeling-tekst">
          <text:section text:name="tekst_id1-3-2-1-1" text:style-name="tekst">
            <text:p text:style-name="common-al">De gemeenteraad van Meerssen heeft op 12 december 2024 Herijkte Accommodatiebeleid 2025-2030 en de nota Vergoedingsregeling Gemeente Meerssen vastgesteld. </text:p>
            <text:p text:style-name="common-al">
            <text:span text:style-name="nadrukvet">Waarom een Herijkt accommodatiebeleid? </text:span>
          </text:p>
            <text:p text:style-name="common-al">Gemeente Meerssen werkt voor al haar inwoners aan een leefbare en gezonde leefomgeving. De afgelopen jaren is het door de raad in september 2019 vastgestelde accommodatiebeleid uitgevoerd. Hierbij zijn echter meerdere knelpunten naar voren gekomen waardoor een herijking noodzakelijk was.</text:p>
            <text:p text:style-name="common-al">
            <text:span text:style-name="nadrukvet">Wat staat er in het Herijkte Accommodatiebeleid? </text:span>
          </text:p>
            <text:p text:style-name="common-al">Het herijkte Accommodatiebeleid 2025-2030 en de nota Vergoedingsregeling beschrijven de manier waarop de gemeente Meerssen de komende jaren om wil gaan met de gemeenschapshuizen en buitensportaccommodaties. Hoe deze duurzaam, toekomstbestendig worden beheerd en geëxploiteerd, met de gemeente als regisseur, zodat het gebruik van deze faciliteiten eerlijk en efficiënt wordt verdeeld onder verschillende gebruikers. Zo faciliteren we onze inwoners om samen te komen, te sporten en mee te doen. U kunt het Herijkte Accommodatiebeleid 2025-2030 en de nota Vergoedingsregeling in de bijlagen van deze kennisgeving bekijken.</text:p>
            <text:p text:style-name="common-al">
            <text:span text:style-name="nadrukvet">Heeft u vragen over het Herijkte Accommodatiebeleid en/of de nota Vergoedingsregeling?</text:span>
          </text:p>
            <text:p text:style-name="common-al">Voor meer informatie kunt u contact opnemen met het Klant Contact Centrum van de gemeente Meerssen. Dit kan via het algemene telefoonnummer 14 043. Of stuur een mailtje naar <text:a xlink:href="mailto:info@meerssen.nl" xlink:type="simple">info@meerssen.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erssen</text:p>
            </table:table-cell>
            <table:table-cell office:value-type="string" table:style-name="header.C">
              <text:p text:style-name="headerright"><text:span text:style-name="nr">Nr. 548227</text:span><text:line-break/><text:date style:data-style-name="dag" text:fixed="true" text:date-value="2024-12-30"/><text:line-break/><text:date style:data-style-name="jaar" text:fixed="true" text:date-value="2024-12-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8227</text:span><text:date style:data-style-name="nicedate" text:fixed="true" text:date-value="2024-12-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8227</text:span><text:date style:data-style-name="nicedate" text:fixed="true" text:date-value="2024-12-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30/xml/MC-DRP-Voorlichting-Web-ZM.xml</meta:user-defined>
    <meta:user-defined meta:name="OVERHEID.Gemeente/DC.creator">Meerssen</meta:user-defined>
    <meta:user-defined meta:name="OVERHEID.Informatietype/DC.type">officiële publicatie</meta:user-defined>
    <meta:user-defined meta:name="OVERHEID.Gemeente/DCTERMS.publisher">Meerssen</meta:user-defined>
    <meta:user-defined meta:name="OVERHEID.Gemeente/OVERHEID.authority">Meerssen</meta:user-defined>
    <meta:user-defined meta:name="OVERHEID.TaxonomieBeleidsagendaDecentraal/OVERHEID.category">Cultuur en recreatie | Organisatie en beleid</meta:user-defined>
    <meta:user-defined meta:name="OVERHEIDop.Rubriek/DC.type">andere voorlichtingsinformatie</meta:user-defined>
    <dc:language>nl</dc:language>
    <meta:user-defined meta:name="OVERHEIDop.locatietype/OVERHEIDop.gebiedsmarkering">Woonplaats</meta:user-defined>
    <meta:user-defined meta:name="DC.title">Herijkt Accommodatiebeleid 2025-2023 en Nota Vergoedingsregeling Gemeente Meerssen</meta:user-defined>
    <meta:user-defined meta:name="DCTERMS.W3CDTF/DCTERMS.available">2024-12-30</meta:user-defined>
    <meta:user-defined meta:name="DCTERMS.W3CDTF/OVERHEIDop.jaargang">2024</meta:user-defined>
    <meta:user-defined meta:name="OVERHEIDop.externeBijlage">Herijkt Accommodatiebeleid 2025-2030 BIJLAGE 1|exb-2024-49551</meta:user-defined>
    <meta:user-defined meta:name="OVERHEIDop.externeBijlage">Herijkt Accommodatiebeleid 2025-2030 BIJLAGE 2|exb-2024-49552</meta:user-defined>
    <meta:user-defined meta:name="OVERHEIDop.publicationIssue">548227</meta:user-defined>
    <meta:user-defined meta:name="OVERHEIDop.GmbID/DC.identifier">gmb-2024-548227</meta:user-defined>
    <meta:user-defined meta:name="OVERHEIDop.versieInformatie"/>
  </office:meta>
</office:document-meta>
</file>