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Bremstraat 61, 3551TB Utrecht,  GU-Z2024-00301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mstraat 61, 3551TB Utrecht</text:p>
            <text:p text:style-name="common-al">GU-Z2024-0030154</text:p>
            <text:p text:style-name="common-al">Toelichting: het bouwen van een dakopbouw op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6510</text:span><text:line-break/><text:date style:data-style-name="dag" text:fixed="true" text:date-value="2024-12-30"/><text:line-break/><text:date style:data-style-name="jaar" text:fixed="true" text:date-value="2024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6510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6510</text:span><text:date style:data-style-name="nicedate" text:fixed="true" text:date-value="2024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0154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op de woning, Bremstraat 61, 3551TB Utrecht,  GU-Z2024-0030154</meta:user-defined>
    <meta:user-defined meta:name="DCTERMS.W3CDTF/DCTERMS.available">2024-12-30</meta:user-defined>
    <meta:user-defined meta:name="DCTERMS.W3CDTF/OVERHEIDop.jaargang">2024</meta:user-defined>
    <meta:user-defined meta:name="OVERHEIDop.publicationIssue">546510</meta:user-defined>
    <meta:user-defined meta:name="OVERHEIDop.GmbID/DC.identifier">gmb-2024-546510</meta:user-defined>
    <meta:user-defined meta:name="OVERHEIDop.versieInformatie"/>
  </office:meta>
</office:document-meta>
</file>