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BINNENGEKOMEN AANVRAAG OMGEVINGSVERGUNNING BOUWEN– MOLENEINDPLEIN 3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common-al">- Moleneindplein 3 Vught, interne verbouwing winkelpand, Z24-285873.</text:p>
            <text:p text:style-name="common-al"/>
            <text:p text:style-name="common-al">De aanvraag is ontvangen op 20 december 2024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546349</text:span><text:line-break/><text:date style:data-style-name="dag" text:fixed="true" text:date-value="2024-12-27"/><text:line-break/><text:date style:data-style-name="jaar" text:fixed="true" text:date-value="2024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6349</text:span><text:date style:data-style-name="nicedate" text:fixed="true" text:date-value="2024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46349</text:span><text:date style:data-style-name="nicedate" text:fixed="true" text:date-value="2024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BINNENGEKOMEN AANVRAAG OMGEVINGSVERGUNNING BOUWEN– MOLENEINDPLEIN 3 VUGHT</meta:user-defined>
    <meta:user-defined meta:name="DCTERMS.W3CDTF/DCTERMS.available">2024-12-27</meta:user-defined>
    <meta:user-defined meta:name="DCTERMS.W3CDTF/OVERHEIDop.jaargang">2024</meta:user-defined>
    <meta:user-defined meta:name="OVERHEIDop.publicationIssue">546349</meta:user-defined>
    <meta:user-defined meta:name="OVERHEIDop.GmbID/DC.identifier">gmb-2024-546349</meta:user-defined>
    <meta:user-defined meta:name="OVERHEIDop.versieInformatie"/>
  </office:meta>
</office:document-meta>
</file>