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Middenweg 13, 4306NP Nieuwerkerk    - het nieuw bouwen van een lood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nieuw bouwen van een loodsZaaknummer: 1304074Datum indiening: 19 december 2024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542289</text:span><text:line-break/><text:date style:data-style-name="dag" text:fixed="true" text:date-value="2024-12-24"/><text:line-break/><text:date style:data-style-name="jaar" text:fixed="true" text:date-value="2024-1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2289</text:span><text:date style:data-style-name="nicedate" text:fixed="true" text:date-value="2024-1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2289</text:span><text:date style:data-style-name="nicedate" text:fixed="true" text:date-value="2024-1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04765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Middenweg 13, 4306NP Nieuwerkerk    - het nieuw bouwen van een loodsAanvraag</meta:user-defined>
    <meta:user-defined meta:name="DCTERMS.W3CDTF/DCTERMS.available">2024-12-24</meta:user-defined>
    <meta:user-defined meta:name="DCTERMS.W3CDTF/OVERHEIDop.jaargang">2024</meta:user-defined>
    <meta:user-defined meta:name="OVERHEIDop.publicationIssue">542289</meta:user-defined>
    <meta:user-defined meta:name="OVERHEIDop.GmbID/DC.identifier">gmb-2024-542289</meta:user-defined>
    <meta:user-defined meta:name="OVERHEIDop.versieInformatie"/>
  </office:meta>
</office:document-meta>
</file>