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Apenboomstraat 17, 3545CA Utrecht, GU-Z2024-00344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penboomstraat 17, 3545CA Utrecht</text:p>
            <text:p text:style-name="common-al">GU-Z2024-0034407</text:p>
            <text:p text:style-name="common-al">Toelichting: het bouwen van een dakkapel aan de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1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2229</text:span><text:line-break/><text:date style:data-style-name="dag" text:fixed="true" text:date-value="2024-12-24"/><text:line-break/><text:date style:data-style-name="jaar" text:fixed="true" text:date-value="2024-1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2229</text:span><text:date style:data-style-name="nicedate" text:fixed="true" text:date-value="2024-1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2229</text:span><text:date style:data-style-name="nicedate" text:fixed="true" text:date-value="2024-1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4407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Apenboomstraat 17, 3545CA Utrecht, GU-Z2024-0034407</meta:user-defined>
    <meta:user-defined meta:name="OVERHEIDop.datumEindeReactietermijn">2025-01-31</meta:user-defined>
    <meta:user-defined meta:name="OVERHEIDop.terinzageleggingBG">https://jeleefomgeving.nl/inzien/002220647/20dcf2c8-beaf-11ef-a33e-0050560122a3</meta:user-defined>
    <meta:user-defined meta:name="DCTERMS.W3CDTF/DCTERMS.available">2024-12-24</meta:user-defined>
    <meta:user-defined meta:name="DCTERMS.W3CDTF/OVERHEIDop.jaargang">2024</meta:user-defined>
    <meta:user-defined meta:name="OVERHEIDop.publicationIssue">542229</meta:user-defined>
    <meta:user-defined meta:name="OVERHEIDop.GmbID/DC.identifier">gmb-2024-542229</meta:user-defined>
    <meta:user-defined meta:name="OVERHEIDop.versieInformatie"/>
  </office:meta>
</office:document-meta>
</file>