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uitenplanse omgevingsactiviteit (Bopa), bouw 13 grondgebonden woningen, Het Buyten fase 2a nabij de Erfgenamenweg Zwolle [Zaaknummer 0193ESUITE183886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8-12-2024</text:p>
            <text:p text:style-name="common-al">
            <text:span text:style-name="nadrukvet">Locatie:</text:span>  Het Buyten fase 2a Zwolle, bouwnummers 75 t/m 80 en 87 t/m 93. Conceptadressen: Erfgenamenweg 16, 16A t/m 16C - Anderloweg 1 t/m 7 (oneven) - Anderloweg 2 t/m 10 (even) </text:p>
            <text:p text:style-name="common-al">
            <text:span text:style-name="nadrukvet">Zaakomschrijving:</text:span> het bouwen van 13 grondgebonden woningen</text:p>
            <text:p text:style-name="common-al">
            <text:span text:style-name="nadrukvet">Zaaknummer:</text:span> 0193ESUITE1838862024</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item text:style-override="id1-3-2-1-1-6-3">
                <text:number>-</text:number>
                <text:p text:style-name="al"/>
                <text:p text:style-name="al">Buitenplanse omgevingsplanactiviteit </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838862024</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83886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41827</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1827</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1827</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1838862024</meta:user-defined>
    <meta:user-defined meta:name="DCTERMS.abstract">het bouwen van 13 grondgebonden woningen </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uitenplanse omgevingsactiviteit (Bopa), bouw 13 grondgebonden woningen, Het Buyten fase 2a nabij de Erfgenamenweg Zwolle [Zaaknummer 0193ESUITE1838862024]</meta:user-defined>
    <meta:user-defined meta:name="DCTERMS.W3CDTF/DCTERMS.available">2024-12-24</meta:user-defined>
    <meta:user-defined meta:name="DCTERMS.W3CDTF/OVERHEIDop.jaargang">2024</meta:user-defined>
    <meta:user-defined meta:name="OVERHEIDop.publicationIssue">541827</meta:user-defined>
    <meta:user-defined meta:name="OVERHEIDop.GmbID/DC.identifier">gmb-2024-541827</meta:user-defined>
    <meta:user-defined meta:name="OVERHEIDop.versieInformatie"/>
  </office:meta>
</office:document-meta>
</file>