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Bieslooktuin 8, 5103CN Dongen 31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anuari 2024 is een melding ontvangen waarvoor geen vergunningsplicht geldt voor de locatie Bieslooktuin 8, 5103CN Dongen. De melding is geregistreerd onder zaaknummer Z2024-00000134. De melding betreft:</text:p>
            <text:p text:style-name="common-al">- plaatsen van een container van 16-2-2024 tot 1-3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4078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78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78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134</meta:user-defined>
    <meta:user-defined meta:name="DCTERMS.abstract">Bieslooktuin 8, 5103CN Dongen</meta:user-defined>
    <dc:language>nl</dc:language>
    <meta:user-defined meta:name="OVERHEIDop.locatietype/OVERHEIDop.gebiedsmarkering">Punt</meta:user-defined>
    <meta:user-defined meta:name="DC.title">Ontvangst melding, Bieslooktuin 8, 5103CN Dongen 31 januari 2024</meta:user-defined>
    <meta:user-defined meta:name="DCTERMS.W3CDTF/DCTERMS.available">2024-02-05</meta:user-defined>
    <meta:user-defined meta:name="DCTERMS.W3CDTF/OVERHEIDop.jaargang">2024</meta:user-defined>
    <meta:user-defined meta:name="OVERHEIDop.publicationIssue">54078</meta:user-defined>
    <meta:user-defined meta:name="OVERHEIDop.GmbID/DC.identifier">gmb-2024-54078</meta:user-defined>
    <meta:user-defined meta:name="OVERHEIDop.versieInformatie"/>
  </office:meta>
</office:document-meta>
</file>