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verlenging beslistermijn omgevingsvergunning - de bouw van een bedrijfspand, aanleg twee inritten en plaatsen van reclame - Hoekkavel Ottolaan / Pascallaan, Drach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besloten om voor de volgende aanvraag de beslistermijn te verlengen met een termijn van maximaal 6 weken:</text:p>
            <text:list text:style-name="id1-3-2-1-1-2">
              <text:list-item text:style-override="id1-3-2-1-1-2-1">
                <text:number>•</text:number>
                <text:p text:style-name="al">Hoekkavel Ottolaan / Pascallaan, Drachten, de bouw van een bedrijfspand, aanleg twee inritten en plaatsen van reclame, Z2024-00002652, datum bekendmaking: 19 december 2024</text:p>
              </text:list-item>
            </text:list>
            <text:p text:style-name="last-al">Tegen het verlengen van de beslistermijn kunt u geen bezwaarschrift of zienswijze indienen. 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540130</text:span><text:line-break/><text:date style:data-style-name="dag" text:fixed="true" text:date-value="2024-12-23"/><text:line-break/><text:date style:data-style-name="jaar" text:fixed="true" text:date-value="2024-1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0130</text:span><text:date style:data-style-name="nicedate" text:fixed="true" text:date-value="2024-1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0130</text:span><text:date style:data-style-name="nicedate" text:fixed="true" text:date-value="2024-1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Smalling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reclame</meta:user-defined>
    <meta:user-defined meta:name="OVERHEIDop.referentienummer">Rx.Mission zaak Z2024-00002652</meta:user-defined>
    <meta:user-defined meta:name="DCTERMS.abstract">Verlenging beslistermijn, de bouw van een bedrijfspand, aanleg twee inritten en plaatsen van reclame, Hoekkavel Ottolaan / Pascallaan, Drachten, zaaknummer: Z2024-00002652</meta:user-defined>
    <dc:language>nl</dc:language>
    <meta:user-defined meta:name="OVERHEIDop.locatietype/OVERHEIDop.gebiedsmarkering">Vlak</meta:user-defined>
    <meta:user-defined meta:name="DC.title">Gemeente Smallingerland - kennisgeving verlenging beslistermijn omgevingsvergunning - de bouw van een bedrijfspand, aanleg twee inritten en plaatsen van reclame - Hoekkavel Ottolaan / Pascallaan, Drachten</meta:user-defined>
    <meta:user-defined meta:name="DCTERMS.W3CDTF/DCTERMS.available">2024-12-23</meta:user-defined>
    <meta:user-defined meta:name="DCTERMS.W3CDTF/OVERHEIDop.jaargang">2024</meta:user-defined>
    <meta:user-defined meta:name="OVERHEIDop.publicationIssue">540130</meta:user-defined>
    <meta:user-defined meta:name="OVERHEIDop.GmbID/DC.identifier">gmb-2024-540130</meta:user-defined>
    <meta:user-defined meta:name="OVERHEIDop.versieInformatie"/>
  </office:meta>
</office:document-meta>
</file>