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134 appartementen, Europalaan,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een omgevingsplanactiviteit bouwen en een technische bouwactiviteit ten behoeve van het bouwen van 134 appartementen, aan de Europalaan te Brunssum.</text:p>
            <text:p text:style-name="common-al">Dossiernummer: 202478887</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en met 30 januari 2025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van het Klant Contact Centrum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539832</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9832</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9832</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Toestemming voor het bouwen van 134 appartementen, Europalaan, Brunssum</meta:user-defined>
    <meta:user-defined meta:name="DCTERMS.W3CDTF/DCTERMS.available">2024-12-24</meta:user-defined>
    <meta:user-defined meta:name="DCTERMS.W3CDTF/OVERHEIDop.jaargang">2024</meta:user-defined>
    <meta:user-defined meta:name="OVERHEIDop.publicationIssue">539832</meta:user-defined>
    <meta:user-defined meta:name="OVERHEIDop.GmbID/DC.identifier">gmb-2024-539832</meta:user-defined>
    <meta:user-defined meta:name="OVERHEIDop.versieInformatie"/>
  </office:meta>
</office:document-meta>
</file>