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4/156690, Het bouw en van een opleidingscentrum Agere Bedrijvenpark Twente Noord AML01R1791/AML01R1799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9-12-2024 10:04 hebben wij een aanvraag Omgevingsvergunning meervoudig (regulier) ontvangen. De aanvraag heeft betrekking op de onderde(e)l(en):</text:p>
            <text:p text:style-name="common-al"/>
            <text:p text:style-name="common-al">Omgevingsplanactiviteit bouwen, Technische bouwactiviteit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meer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539693</text:span><text:line-break/><text:date style:data-style-name="dag" text:fixed="true" text:date-value="2024-12-23"/><text:line-break/><text:date style:data-style-name="jaar" text:fixed="true" text:date-value="2024-1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9693</text:span><text:date style:data-style-name="nicedate" text:fixed="true" text:date-value="2024-1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9693</text:span><text:date style:data-style-name="nicedate" text:fixed="true" text:date-value="2024-1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4/156690</meta:user-defined>
    <meta:user-defined meta:name="DCTERMS.abstract">Het bouw en van een opleidingscentrum Agere Bedrijvenpark Twente Noord AML01R1791/AML01R1799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4/156690, Het bouw en van een opleidingscentrum Agere Bedrijvenpark Twente Noord AML01R1791/AML01R1799 te Almelo.</meta:user-defined>
    <meta:user-defined meta:name="DCTERMS.W3CDTF/DCTERMS.available">2024-12-23</meta:user-defined>
    <meta:user-defined meta:name="DCTERMS.W3CDTF/OVERHEIDop.jaargang">2024</meta:user-defined>
    <meta:user-defined meta:name="OVERHEIDop.publicationIssue">539693</meta:user-defined>
    <meta:user-defined meta:name="OVERHEIDop.GmbID/DC.identifier">gmb-2024-539693</meta:user-defined>
    <meta:user-defined meta:name="OVERHEIDop.versieInformatie"/>
  </office:meta>
</office:document-meta>
</file>