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31-01-2024 hebben wij een reguliere omgevingsvergunning verleend voor het bouwen van een schuilstal op het adres Grondhuttenweg 14a 7497NE Bentelo. Deze vergunning staat ingeschreven onder zaaknummer 000061313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3858</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858</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858</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613136</meta:user-defined>
    <meta:user-defined meta:name="DCTERMS.abstract">het bouwen van een schuilstal </meta:user-defined>
    <dc:language>nl</dc:language>
    <meta:user-defined meta:name="OVERHEIDop.locatietype/OVERHEIDop.gebiedsmarkering">Punt</meta:user-defined>
    <meta:user-defined meta:name="DC.title">Op 31-01-2024 hebben wij een reguliere omgevingsvergunning verleend voor het bouwen van een schuilstal op het adres Grondhuttenweg 14a 7497NE Bentelo. Deze vergunning staat ingeschreven onder zaaknummer 0000613136.</meta:user-defined>
    <meta:user-defined meta:name="DCTERMS.W3CDTF/DCTERMS.available">2024-02-02</meta:user-defined>
    <meta:user-defined meta:name="DCTERMS.W3CDTF/OVERHEIDop.jaargang">2024</meta:user-defined>
    <meta:user-defined meta:name="OVERHEIDop.publicationIssue">53858</meta:user-defined>
    <meta:user-defined meta:name="OVERHEIDop.GmbID/DC.identifier">gmb-2024-53858</meta:user-defined>
    <meta:user-defined meta:name="OVERHEIDop.versieInformatie"/>
  </office:meta>
</office:document-meta>
</file>