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dec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december 2024 is een melding ontvangen waarvoor geen vergunningsplicht geldt voor de locatie Polarisstraat 10, 5101VB Dongen. De melding is geregistreerd onder zaaknummer Z2024-00001631. De melding betreft:</text:p>
            <text:p text:style-name="common-al">- straatborrel 29-12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538536</text:span><text:line-break/><text:date style:data-style-name="dag" text:fixed="true" text:date-value="2024-12-23"/><text:line-break/><text:date style:data-style-name="jaar" text:fixed="true" text:date-value="2024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8536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8536</text:span><text:date style:data-style-name="nicedate" text:fixed="true" text:date-value="2024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9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4-00001631</meta:user-defined>
    <meta:user-defined meta:name="DCTERMS.abstract">Polarisstraat 10, 5101VB Dongen</meta:user-defined>
    <dc:language>nl</dc:language>
    <meta:user-defined meta:name="OVERHEIDop.locatietype/OVERHEIDop.gebiedsmarkering">Punt</meta:user-defined>
    <meta:user-defined meta:name="DC.title">Ontvangst melding, : 6 december 2024</meta:user-defined>
    <meta:user-defined meta:name="DCTERMS.W3CDTF/DCTERMS.available">2024-12-23</meta:user-defined>
    <meta:user-defined meta:name="DCTERMS.W3CDTF/OVERHEIDop.jaargang">2024</meta:user-defined>
    <meta:user-defined meta:name="OVERHEIDop.publicationIssue">538536</meta:user-defined>
    <meta:user-defined meta:name="OVERHEIDop.GmbID/DC.identifier">gmb-2024-538536</meta:user-defined>
    <meta:user-defined meta:name="OVERHEIDop.versieInformatie"/>
  </office:meta>
</office:document-meta>
</file>