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OMGEVINGSPLANACTIVITEIT BOUWEN – VAN VOORST TOT VOORSTSTRAAT 10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text:p>
            <text:p text:style-name="common-al"/>
            <text:p text:style-name="common-al">- Van Voorst tot Voorststraat 10 Vught, plaatsen van een fietsenoverkapping in de voortuin, Z24 - 273139.</text:p>
            <text:p text:style-name="common-al"/>
            <text:p text:style-name="common-al">De vergunning is verzonden op 31 januari 2024.</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53829</text:span><text:line-break/><text:date style:data-style-name="dag" text:fixed="true" text:date-value="2024-02-07"/><text:line-break/><text:date style:data-style-name="jaar" text:fixed="true" text:date-value="2024-0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3829</text:span><text:date style:data-style-name="nicedate" text:fixed="true" text:date-value="2024-0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3829</text:span><text:date style:data-style-name="nicedate" text:fixed="true" text:date-value="2024-0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OMGEVINGSPLANACTIVITEIT BOUWEN – VAN VOORST TOT VOORSTSTRAAT 10 VUGHT</meta:user-defined>
    <meta:user-defined meta:name="DCTERMS.W3CDTF/DCTERMS.available">2024-02-07</meta:user-defined>
    <meta:user-defined meta:name="DCTERMS.W3CDTF/OVERHEIDop.jaargang">2024</meta:user-defined>
    <meta:user-defined meta:name="OVERHEIDop.publicationIssue">53829</meta:user-defined>
    <meta:user-defined meta:name="OVERHEIDop.GmbID/DC.identifier">gmb-2024-53829</meta:user-defined>
    <meta:user-defined meta:name="OVERHEIDop.versieInformatie"/>
  </office:meta>
</office:document-meta>
</file>