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op de tweede verdieping van de woning, Barnsteenlaan 28 te Utrecht,  HZ_WABO-23-397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rnsteenlaan 28 te Utrecht</text:p>
            <text:p text:style-name="common-al">HZ_WABO-23-39785</text:p>
            <text:p text:style-name="common-al">Toelichting: het bouwen van een uitbouw op de tweede verdieping van de woning</text:p>
            <text:p text:style-name="common-al">Datum besluit: 30 januari 2024</text:p>
            <text:p text:style-name="common-al">Startdatum bezwaartermijn: 1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812</text:span><text:line-break/><text:date style:data-style-name="dag" text:fixed="true" text:date-value="2024-02-02"/><text:line-break/><text:date style:data-style-name="jaar" text:fixed="true" text:date-value="2024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812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812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op de tweede verdieping van de woning, Barnsteenlaan 28 te Utrecht,  HZ_WABO-23-39785</meta:user-defined>
    <meta:user-defined meta:name="DCTERMS.W3CDTF/DCTERMS.available">2024-02-02</meta:user-defined>
    <meta:user-defined meta:name="DCTERMS.W3CDTF/OVERHEIDop.jaargang">2024</meta:user-defined>
    <meta:user-defined meta:name="OVERHEIDop.externeBijlage">ALG Publiceerbaar-A|exb-2024-5022</meta:user-defined>
    <meta:user-defined meta:name="OVERHEIDop.externeBijlage">Besluit omgevingsvergunning publiceerbaar|exb-2024-5023</meta:user-defined>
    <meta:user-defined meta:name="OVERHEIDop.publicationIssue">53812</meta:user-defined>
    <meta:user-defined meta:name="OVERHEIDop.GmbID/DC.identifier">gmb-2024-53812</meta:user-defined>
    <meta:user-defined meta:name="OVERHEIDop.versieInformatie"/>
  </office:meta>
</office:document-meta>
</file>