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8-12-2024 hebben wij een reguliere omgevingsvergunning verleend voor het gewijzigd bouwen van een woning op het adres Goorsestraat 4 7496AD Hengevelde, [DDN01K00836]. Deze vergunning staat ingeschreven onder zaaknummer 000081507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536300</text:span><text:line-break/><text:date style:data-style-name="dag" text:fixed="true" text:date-value="2024-12-20"/><text:line-break/><text:date style:data-style-name="jaar" text:fixed="true" text:date-value="2024-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6300</text:span><text:date style:data-style-name="nicedate" text:fixed="true" text:date-value="2024-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36300</text:span><text:date style:data-style-name="nicedate" text:fixed="true" text:date-value="2024-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815072</meta:user-defined>
    <meta:user-defined meta:name="DCTERMS.abstract">het gewijzigd bouwen van een woning</meta:user-defined>
    <dc:language>nl</dc:language>
    <meta:user-defined meta:name="OVERHEIDop.locatietype/OVERHEIDop.gebiedsmarkering">Punt</meta:user-defined>
    <meta:user-defined meta:name="DC.title">Op 18-12-2024 hebben wij een reguliere omgevingsvergunning verleend voor het gewijzigd bouwen van een woning op het adres Goorsestraat 4 7496AD Hengevelde, [DDN01K00836]. Deze vergunning staat ingeschreven onder zaaknummer 0000815072.</meta:user-defined>
    <meta:user-defined meta:name="DCTERMS.W3CDTF/DCTERMS.available">2024-12-20</meta:user-defined>
    <meta:user-defined meta:name="DCTERMS.W3CDTF/OVERHEIDop.jaargang">2024</meta:user-defined>
    <meta:user-defined meta:name="OVERHEIDop.publicationIssue">536300</meta:user-defined>
    <meta:user-defined meta:name="OVERHEIDop.GmbID/DC.identifier">gmb-2024-536300</meta:user-defined>
    <meta:user-defined meta:name="OVERHEIDop.versieInformatie"/>
  </office:meta>
</office:document-meta>
</file>