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chveld fase 2, Omgevingsvergunning, bouwen 5 appartementenge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Boschveld</text:span>, ter hoogte van Amperestraat te 's-Hertogenbosch</text:p>
            <text:p text:style-name="common-al">
            <text:span text:style-name="nadrukvet">Omschrijving:</text:span> Nieuwbouw woongebouwen Boschveld Vlek 21 Fase 2 (technisch)</text:p>
            <text:p text:style-name="common-al">Aangevraagde activiteiten: <text:span text:style-name="nadrukvet">Bouwactiviteit (technisch)</text:span></text:p>
            <text:p text:style-name="common-al">
            <text:span text:style-name="nadrukvet">Kenmerknummer: </text:span>079617036105</text:p>
            <text:p text:style-name="common-al">
            <text:span text:style-name="nadrukvet">Uiterste beslisdatum: </text:span>1 februari 2024</text:p>
            <text:p text:style-name="common-al">
            
          </text:p>
            <text:p text:style-name="last-al">
            <text:span text:style-name="nadrukvet">﻿</text:span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36023</text:span><text:line-break/><text:date style:data-style-name="dag" text:fixed="true" text:date-value="2024-12-20"/><text:line-break/><text:date style:data-style-name="jaar" text:fixed="true" text:date-value="2024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6023</text:span><text:date style:data-style-name="nicedate" text:fixed="true" text:date-value="2024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6023</text:span><text:date style:data-style-name="nicedate" text:fixed="true" text:date-value="2024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03610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oschveld fase 2, Omgevingsvergunning, bouwen 5 appartementengebouwen</meta:user-defined>
    <meta:user-defined meta:name="DCTERMS.W3CDTF/DCTERMS.available">2024-12-20</meta:user-defined>
    <meta:user-defined meta:name="DCTERMS.W3CDTF/OVERHEIDop.jaargang">2024</meta:user-defined>
    <meta:user-defined meta:name="OVERHEIDop.publicationIssue">536023</meta:user-defined>
    <meta:user-defined meta:name="OVERHEIDop.GmbID/DC.identifier">gmb-2024-536023</meta:user-defined>
    <meta:user-defined meta:name="OVERHEIDop.versieInformatie"/>
  </office:meta>
</office:document-meta>
</file>