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her-)bouwen van een woning op positie monumentale schuur aan Hoogcasteren 23A 5528NP Hoogeloon</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0-12-2024 een omgevingsvergunning verleend. De gemeente geeft hiermee toestemming voor het (her-)bouwen van een woning op positie monumentale schuur aan Hoogcasteren 23A 5528NP Hoogeloon. Het kenmerk van de gemeente voor deze zaak is ZBLA2024-001482.</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533647</text:span><text:line-break/><text:date style:data-style-name="dag" text:fixed="true" text:date-value="2024-12-19"/><text:line-break/><text:date style:data-style-name="jaar" text:fixed="true" text:date-value="2024-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3647</text:span><text:date style:data-style-name="nicedate" text:fixed="true" text:date-value="2024-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3647</text:span><text:date style:data-style-name="nicedate" text:fixed="true" text:date-value="2024-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4-001482</meta:user-defined>
    <meta:user-defined meta:name="DCTERMS.abstract">(her-)bouwen woning op positie monumentale schuur</meta:user-defined>
    <dc:language>nl</dc:language>
    <meta:user-defined meta:name="OVERHEIDop.locatietype/OVERHEIDop.gebiedsmarkering">Vlak</meta:user-defined>
    <meta:user-defined meta:name="OVERHEIDop.locatietype/OVERHEIDop.gebiedsmarkering">Punt</meta:user-defined>
    <meta:user-defined meta:name="DC.title">Vergunning voor het (her-)bouwen van een woning op positie monumentale schuur aan Hoogcasteren 23A 5528NP Hoogeloon</meta:user-defined>
    <meta:user-defined meta:name="DCTERMS.W3CDTF/DCTERMS.available">2024-12-19</meta:user-defined>
    <meta:user-defined meta:name="DCTERMS.W3CDTF/OVERHEIDop.jaargang">2024</meta:user-defined>
    <meta:user-defined meta:name="OVERHEIDop.publicationIssue">533647</meta:user-defined>
    <meta:user-defined meta:name="OVERHEIDop.GmbID/DC.identifier">gmb-2024-533647</meta:user-defined>
    <meta:user-defined meta:name="OVERHEIDop.versieInformatie"/>
  </office:meta>
</office:document-meta>
</file>