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BGR01B11810]  Borger B 11810  , het bouwen van een nieuwe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4-022416</text:p>
            <text:p text:style-name="common-al"/>
            <text:p text:style-name="common-al">
            <text:span text:style-name="nadrukvet">Ontvangen op:</text:span> 16-12-2024</text:p>
            <text:p text:style-name="common-al"/>
            <text:p text:style-name="common-al">
            <text:span text:style-name="nadrukvet">Locatie:</text:span>  [BGR01B11810]  Borger B 11810  </text:p>
            <text:p text:style-name="common-al"/>
            <text:p text:style-name="common-al">
            <text:span text:style-name="nadrukvet">Projectomschrijving:</text:span> het bouwen van een nieuwe vrijstaande won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533183</text:span><text:line-break/><text:date style:data-style-name="dag" text:fixed="true" text:date-value="2024-12-19"/><text:line-break/><text:date style:data-style-name="jaar" text:fixed="true" text:date-value="2024-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183</text:span><text:date style:data-style-name="nicedate" text:fixed="true" text:date-value="202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183</text:span><text:date style:data-style-name="nicedate" text:fixed="true" text:date-value="2024-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4-022416</meta:user-defined>
    <meta:user-defined meta:name="DCTERMS.abstract">Zuiderdiep (kadastrale sectie BGR B 11810)  te Nieuw-Buinen - het bouwen van een nieuwe vrijstaande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gemeente Borger-Odoorn,  [BGR01B11810]  Borger B 11810  , het bouwen van een nieuwe vrijstaande woning</meta:user-defined>
    <meta:user-defined meta:name="DCTERMS.W3CDTF/DCTERMS.available">2024-12-19</meta:user-defined>
    <meta:user-defined meta:name="DCTERMS.W3CDTF/OVERHEIDop.jaargang">2024</meta:user-defined>
    <meta:user-defined meta:name="OVERHEIDop.publicationIssue">533183</meta:user-defined>
    <meta:user-defined meta:name="OVERHEIDop.GmbID/DC.identifier">gmb-2024-533183</meta:user-defined>
    <meta:user-defined meta:name="OVERHEIDop.versieInformatie"/>
  </office:meta>
</office:document-meta>
</file>