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Ter hoogte van Jaagpad 52, Amsterdam - het bouwen van een dienstgebouw</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dienstgebouw t.b.v. installaties voor de bediening van de Schinkelbruggen</text:p>
            <text:p text:style-name="common-al">Aanvrager: v.o.f. TriAX KNM</text:p>
            <text:p text:style-name="common-al">Zaaknummer: 13394937</text:p>
            <text:p text:style-name="common-al">DSO nummer: 2024121201581</text:p>
            <text:p text:style-name="common-al">Ontvangstdatum aanvraag: 12-12-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32489</text:span><text:line-break/><text:date style:data-style-name="dag" text:fixed="true" text:date-value="2024-12-18"/><text:line-break/><text:date style:data-style-name="jaar" text:fixed="true" text:date-value="2024-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2489</text:span><text:date style:data-style-name="nicedate" text:fixed="true" text:date-value="2024-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2489</text:span><text:date style:data-style-name="nicedate" text:fixed="true" text:date-value="2024-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404075</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Ter hoogte van Jaagpad 52, Amsterdam - het bouwen van een dienstgebouw</meta:user-defined>
    <meta:user-defined meta:name="DCTERMS.W3CDTF/DCTERMS.available">2024-12-18</meta:user-defined>
    <meta:user-defined meta:name="DCTERMS.W3CDTF/OVERHEIDop.jaargang">2024</meta:user-defined>
    <meta:user-defined meta:name="OVERHEIDop.publicationIssue">532489</meta:user-defined>
    <meta:user-defined meta:name="OVERHEIDop.GmbID/DC.identifier">gmb-2024-532489</meta:user-defined>
    <meta:user-defined meta:name="OVERHEIDop.versieInformatie"/>
  </office:meta>
</office:document-meta>
</file>