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onhuis aan Hoofdstraat te Overdink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8 december 2024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het bouwen van een woonhuis aan de Hoofdstraat in Overdinkel op het perceel kadastraal bekend gemeente Losser, sectie Q, nummer 1063, zaaknummer 0168Z2024006576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531574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74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74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4006576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woonhuis aan Hoofdstraat te Overdinkel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574</meta:user-defined>
    <meta:user-defined meta:name="OVERHEIDop.GmbID/DC.identifier">gmb-2024-531574</meta:user-defined>
    <meta:user-defined meta:name="OVERHEIDop.versieInformatie"/>
  </office:meta>
</office:document-meta>
</file>