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brandveilig gebruiken ten behoeve van het in gebruik nemen van het pand aan Fahrenheitweg 22a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Melding brandveilig gebruik (bouwwerken) / Fahrenheitweg 22a, 6101 WR te Echt / Echt-Susteren / ingekomen 12 december 2024 / het brandveilig gebruiken ten behoeve van het in gebruik nemen van het pand.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31435</text:span><text:line-break/><text:date style:data-style-name="dag" text:fixed="true" text:date-value="2024-12-19"/><text:line-break/><text:date style:data-style-name="jaar" text:fixed="true" text:date-value="2024-1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1435</text:span><text:date style:data-style-name="nicedate" text:fixed="true" text:date-value="2024-1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1435</text:span><text:date style:data-style-name="nicedate" text:fixed="true" text:date-value="2024-1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3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dc:language>nl</dc:language>
    <meta:user-defined meta:name="OVERHEIDop.locatietype/OVERHEIDop.gebiedsmarkering">Adres</meta:user-defined>
    <meta:user-defined meta:name="DC.title">Melding voor het brandveilig gebruiken ten behoeve van het in gebruik nemen van het pand aan Fahrenheitweg 22a te Echt</meta:user-defined>
    <meta:user-defined meta:name="DCTERMS.W3CDTF/DCTERMS.available">2024-12-19</meta:user-defined>
    <meta:user-defined meta:name="DCTERMS.W3CDTF/OVERHEIDop.jaargang">2024</meta:user-defined>
    <meta:user-defined meta:name="OVERHEIDop.publicationIssue">531435</meta:user-defined>
    <meta:user-defined meta:name="OVERHEIDop.GmbID/DC.identifier">gmb-2024-531435</meta:user-defined>
    <meta:user-defined meta:name="OVERHEIDop.versieInformatie"/>
  </office:meta>
</office:document-meta>
</file>