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56563, het bouwen van een bedrijfsverzamelgebouw hoek Jacques Perkstraat/Frederik van Eedenstraat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3-12-2024 08:42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531246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246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246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4/156563</meta:user-defined>
    <meta:user-defined meta:name="DCTERMS.abstract">het bouwen van een bedrijfsverzamelgebouw hoek Jacques Perkstraat/Frederik van Eedenstraat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56563, het bouwen van een bedrijfsverzamelgebouw hoek Jacques Perkstraat/Frederik van Eedenstraat te Almelo.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246</meta:user-defined>
    <meta:user-defined meta:name="OVERHEIDop.GmbID/DC.identifier">gmb-2024-531246</meta:user-defined>
    <meta:user-defined meta:name="OVERHEIDop.versieInformatie"/>
  </office:meta>
</office:document-meta>
</file>