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nabij Dahliastraat 34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5.1. Omgevingswet).</text:p>
            <text:p text:style-name="common-al">nabij Dahliastraat 34A, 3073 BC, plaatsen van een tijdelijke noodstroomaggregraat (aanvraagdatum 06-12-2024, dossiernummer OMV.24.12.00099). </text:p>
            <text:p text:style-name="common-al">
            <text:span text:style-name="nadrukvet">Informatie aangevraagde vergunningen. </text:span>
          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529565</text:span><text:line-break/><text:date style:data-style-name="dag" text:fixed="true" text:date-value="2024-12-17"/><text:line-break/><text:date style:data-style-name="jaar" text:fixed="true" text:date-value="2024-12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9565</text:span><text:date style:data-style-name="nicedate" text:fixed="true" text:date-value="2024-12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9565</text:span><text:date style:data-style-name="nicedate" text:fixed="true" text:date-value="2024-12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5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nabij Dahliastraat 34A</meta:user-defined>
    <meta:user-defined meta:name="DCTERMS.W3CDTF/DCTERMS.available">2024-12-17</meta:user-defined>
    <meta:user-defined meta:name="DCTERMS.W3CDTF/OVERHEIDop.jaargang">2024</meta:user-defined>
    <meta:user-defined meta:name="OVERHEIDop.publicationIssue">529565</meta:user-defined>
    <meta:user-defined meta:name="OVERHEIDop.GmbID/DC.identifier">gmb-2024-529565</meta:user-defined>
    <meta:user-defined meta:name="OVERHEIDop.versieInformatie"/>
  </office:meta>
</office:document-meta>
</file>